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аянской-улице-открыли-буккроссинг"/>На Саянской улице открыли буккроссинг<text:bookmark-end text:name="на-саянской-улице-открыли-буккроссинг"/></text:h>
      <text:p text:style-name="First_20_paragraph">01.08.2022</text:p>
      <text:p text:style-name="Text_20_body"><text:span text:style-name="T1">Антикафе «Тайм-клуб на Саянской» предлагает всем желающим принять участие в акции «Буккроссинг», в рамках которого можно принести любую книгу или бесплатно взять другую взамен.</text:span></text:p>
      <text:p text:style-name="Text_20_body">— Среди преимуществ такого обмена можно назвать экономию семейного бюджета и возможность найти редкую книгу, которая сейчас не издается. Кроме того, благодаря акции, можно освободить место от книг, которые уже не используются, — рассказали организаторы акции.</text:p>
      <text:p text:style-name="Text_20_body">Взять книжку или принести свою можно по адресу: ул. Саянская, 14. Акция продлиться до 30 августа.</text:p>
      <text:p text:style-name="Text_20_body"><text:line-break/></text:p>
      <text:p text:style-name="Text_20_body">Адрес страницы: <text:a xlink:type="simple" xlink:href="http://ivanovskoe.mos.ru/presscenter/news/detail/10968781.html" office:name=""><text:span text:style-name="Definition">http://ivanovskoe.mos.ru/presscenter/news/detail/10968781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24:54Z</meta:creation-date>
    <dc:date>2023-06-28T16:24:54Z</dc:date>
  </office:meta>
</office:document-meta>
</file>