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в-москве-анонсировали-ежегодный-краеведческий-диктант-телеграм-вконтакте-одноклассники-вотсап-скопировать-ссылку"/>В Москве анонсировали ежегодный краеведческий диктант Телеграм Вконтакте Одноклассники Вотсап Скопировать ссылку<text:bookmark-end text:name="в-москве-анонсировали-ежегодный-краеведческий-диктант-телеграм-вконтакте-одноклассники-вотсап-скопировать-ссылку"/></text:h>
      <text:p text:style-name="First_20_paragraph">10.04.2025</text:p>
      <text:p text:style-name="Text_20_body">Поучаствовать в акции в онлайн-формате можно будет на портале «Узнай Москву» и в проекте «Активный гражданин», а написать диктант очно — на культурных и образовательных площадках города.</text:p>
      <text:p text:style-name="Text_20_body">В столице с 19 по 25 апреля проведут восьмой интеллектуальный краеведческий диктант «Московский код». В него войдет 25 вопросов для каждой из четырех возрастных категорий: 7–11 лет, 12–16 лет, 17–18 лет и старше 18 лет. Мероприятие будет приурочено к городской акции «Дни исторического и культурного наследия». Об этом сообщила <text:a xlink:type="simple" xlink:href="https://www.mos.ru/authority/person/19156093/" office:name=""><text:span text:style-name="Definition">Наталья Сергунина</text:span></text:a>, заместитель Мэра Москвы.</text:p>
      <text:p text:style-name="P1">«Поучаствовать в акции в онлайн-формате можно будет на портале <text:a xlink:type="simple" xlink:href="https://um.mos.ru/" office:name=""><text:span text:style-name="Definition">“Узнай Москву”</text:span></text:a> и в проекте <text:a xlink:type="simple" xlink:href="https://ag.mos.ru/home" office:name=""><text:span text:style-name="Definition">“Активный гражданин”</text:span></text:a>. А написать диктант очно приглашают культурные и образовательные площадки города», — рассказала Наталья Сергунина.</text:p>
      <text:p text:style-name="First_20_paragraph">Проверить свои знания, в частности, предлагают в ситуационном центре Правительства Москвы, Музее Москвы и ландшафтном парке «Митино». Для участия <text:a xlink:type="simple" xlink:href="https://um.mos.ru/moskovskiy-kod/" office:name=""><text:span text:style-name="Definition">необходимо зарегистрироваться</text:span></text:a>. Кроме того, для гостей подготовят экскурсии, мастер-классы и познавательные лекции.</text:p>
      <text:p text:style-name="Text_20_body">К акции также присоединятся вузы, школы и другие учреждения. В их числе — Московский архитектурный институт, Московский государственный строительный университет, а также Московский колледж управления, гостиничного бизнеса и информационных технологий «Царицыно».</text:p>
      <text:p text:style-name="Text_20_body">Впервые в этом году местом проведения диктанта может стать каждая культурная или образовательная площадка. Заявки принимают до 16 апреля на портале <text:a xlink:type="simple" xlink:href="https://um.mos.ru/moskovskiy-kod/" office:name=""><text:span text:style-name="Definition">«Узнай Москву»</text:span></text:a>.</text:p>
      <text:p text:style-name="Text_20_body">Ведущими в офлайн-формате выступят сотрудники учреждений, краеведы, историки и гиды. В онлайн-режиме вопросы теста озвучат деятели искусства, спортсмены и другие известные люди.</text:p>
      <text:p text:style-name="Text_20_body">Победители акции получат билеты в кино, галереи и музеи, на концерты и смотровые площадки, а также памятные призы.</text:p>
      <text:p text:style-name="Text_20_body">За пять лет проведения в краеведческом диктанте «Московский код» поучаствовали более 550 тысяч человек.</text:p>
      <text:p text:style-name="Text_20_body"><text:line-break/></text:p>
      <text:p text:style-name="Text_20_body">Адрес страницы: <text:a xlink:type="simple" xlink:href="http://ivanovskoe.mos.ru/presscenter/news/detail/12909324.html" office:name=""><text:span text:style-name="Definition">http://ivanovskoe.mos.ru/presscenter/news/detail/12909324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14:00:10Z</meta:creation-date>
    <dc:date>2025-04-10T14:00:10Z</dc:date>
  </office:meta>
</office:document-meta>
</file>