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роприятия-в-районе-с-20-по-26-апреля-2015-года"/>Мероприятия в районе с 20 по 26 апреля 2015 года<text:bookmark-end text:name="мероприятия-в-районе-с-20-по-26-апреля-2015-года"/></text:h>
      <text:p text:style-name="First_20_paragraph">15.04.2015</text:p>
      <text:p text:style-name="Text_20_body"><text:line-break/></text:p>
      <text:p text:style-name="Text_20_body">Адрес страницы: <text:a xlink:type="simple" xlink:href="http://ivanovskoe.mos.ru/presscenter/news/detail/1747451.html" office:name=""><text:span text:style-name="Definition">http://ivanovskoe.mos.ru/presscenter/news/detail/1747451.html</text:span></text:a></text:p>
      <text:p text:style-name="Text_20_body"><text:a xlink:type="simple" xlink:href="http://ivanovskoe.mos.ru" office:name=""><text:span text:style-name="Definition">Управа района Ивано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7:06:58Z</meta:creation-date>
    <dc:date>2023-06-28T17:06:58Z</dc:date>
  </office:meta>
</office:document-meta>
</file>