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я-в-районе-с-25-по-31-мая-2015-года"/>Мероприятия в районе с 25 по 31 мая 2015 года<text:bookmark-end text:name="мероприятия-в-районе-с-25-по-31-мая-2015-года"/></text:h>
      <text:p text:style-name="First_20_paragraph">20.05.2015</text:p>
      <text:p text:style-name="Text_20_body"><text:line-break/></text:p>
      <text:p text:style-name="Text_20_body">Адрес страницы: <text:a xlink:type="simple" xlink:href="http://ivanovskoe.mos.ru/presscenter/news/detail/1877855.html" office:name=""><text:span text:style-name="Definition">http://ivanovskoe.mos.ru/presscenter/news/detail/1877855.html</text:span></text:a></text:p>
      <text:p text:style-name="Text_20_body"><text:a xlink:type="simple" xlink:href="http://ivanovskoe.mos.ru" office:name=""><text:span text:style-name="Definition">Управа района Ивано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7:10:34Z</meta:creation-date>
    <dc:date>2023-06-28T17:10:34Z</dc:date>
  </office:meta>
</office:document-meta>
</file>