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бу-цкс-южное-измайлово-приглашает-на-работу"/>ГБУ ЦКС «Южное Измайлово» приглашает на работу!<text:bookmark-end text:name="гбу-цкс-южное-измайлово-приглашает-на-работу"/></text:h>
      <text:p text:style-name="First_20_paragraph">12.11.2013</text:p>
      <text:p text:style-name="Text_20_body"><text:span text:style-name="T1">ГБУ ЦКС «Южное Измайлово»</text:span> по адресу ул. Чечулина, д. 10 приглашает на работу следующих специалистов:<text:line-break/>-руководителя студии журналистики и радиовещания;<text:line-break/>- руководителя секции фигурного катания;<text:line-break/>- педагога-opганизатора;<text:line-break/>- тренеров для работы на спортивные площадки.<text:line-break/><text:line-break/><text:span text:style-name="T1">Объявляем дополнительный набор в студни и секции:</text:span><text:line-break/>- «Карапуз» (ИЗО и лейка) для детей от 2.5 лет;<text:line-break/>- театральная студия «Фантазёры» для детей от 8 лет;<text:line-break/>- «Ивановский богатырь»<text:line-break/>(бесплатная секция ОФП с элементами силовой нагрузки); секция «Юниор» (бесплатная секция ОФП для мам и малышей);<text:line-break/>- семейное психологическое консультирование.<text:line-break/>Запись и справки по телефону: 8 (499) 308-51-01, 308-51-80.<text:line-break/></text:p>
      <text:p text:style-name="Text_20_body"><text:line-break/></text:p>
      <text:p text:style-name="Text_20_body">Адрес страницы: <text:a xlink:type="simple" xlink:href="http://ivanovskoe.mos.ru/presscenter/news/detail/878475.html" office:name=""><text:span text:style-name="Definition">http://ivanovskoe.mos.ru/presscenter/news/detail/878475.html</text:span></text:a></text:p>
      <text:p text:style-name="Text_20_body"><text:a xlink:type="simple" xlink:href="http://ivanovskoe.mos.ru" office:name=""><text:span text:style-name="Definition">Управа района Ивано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9:53:18Z</meta:creation-date>
    <dc:date>2023-06-20T19:53:18Z</dc:date>
  </office:meta>
</office:document-meta>
</file>