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а-запускает-программу-для-бизнеса-и-населения-миллион-призов"/>Москва запускает программу для бизнеса и населения «Миллион призов»<text:bookmark-end text:name="москва-запускает-программу-для-бизнеса-и-населения-миллион-призов"/></text:h>
      <text:p text:style-name="First_20_paragraph">12.06.2020</text:p>
      <text:p text:style-name="Text_20_body"><text:span text:style-name="T1">Программа поддержки бизнеса и населения «Миллион призов» стартует в Москве 25 июня. Об этом сообщил руководитель Департамента торговли и услуг Москвы Алексей Немерюк.</text:span></text:p>
      <text:p text:style-name="Text_20_body">По словам Немерюка, порядка 20 столичных компаний обратились в Торгово-промышленную палату Москвы с предложение о вводе подобной программы. В мировой практике такие программы нередки — власти предоставляют сертификаты и купоны для того, чтобы помочь бизнесу в кризисных ситуациях.</text:p>
      <text:p text:style-name="Text_20_body">-В этой связи было предложено, что бизнес готов предоставить скидки и бонусные акции более чем в 3 тыс. магазинов, а жители через портал «Активный гражданин» получат больше 2 млн подарочных сертификатов, которыми можно будет оплатить товары и услуги, — пояснил чиновник.</text:p>
      <text:p text:style-name="Text_20_body">Также Немерюк подчеркнул, что участвовать в программе смогут только те горожане, которые примут участие в предстоящем голосовании по поправкам в Конституцию.</text:p>
      <text:p text:style-name="Text_20_body"><text:line-break/></text:p>
      <text:p text:style-name="Text_20_body">Адрес страницы: <text:a xlink:type="simple" xlink:href="http://ivanovskoe.mos.ru/presscenter/news/detail/8962856.html" office:name=""><text:span text:style-name="Definition">http://ivanovskoe.mos.ru/presscenter/news/detail/8962856.html</text:span></text:a></text:p>
      <text:p text:style-name="Text_20_body"><text:a xlink:type="simple" xlink:href="http://ivanovskoe.mos.ru" office:name=""><text:span text:style-name="Definition">Управа района Иванов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4T07:48:29Z</meta:creation-date>
    <dc:date>2023-10-14T07:48:29Z</dc:date>
  </office:meta>
</office:document-meta>
</file>