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ый-кубок-россии-по-экстремальным-боевым-искусствам-и-трикингу"/>Открытый кубок России по экстремальным боевым искусствам и трикингу<text:bookmark-end text:name="открытый-кубок-россии-по-экстремальным-боевым-искусствам-и-трикингу"/></text:h>
      <text:p text:style-name="First_20_paragraph">10.12.2013</text:p>
      <text:p text:style-name="Text_20_body"><text:line-break/></text:p>
      <text:p text:style-name="Text_20_body">Адрес страницы: <text:a xlink:type="simple" xlink:href="http://ivanovskoe.mos.ru/presscenter/news/detail/905174.html" office:name=""><text:span text:style-name="Definition">http://ivanovskoe.mos.ru/presscenter/news/detail/905174.html</text:span></text:a></text:p>
      <text:p text:style-name="Text_20_body"><text:a xlink:type="simple" xlink:href="http://ivanovskoe.mos.ru" office:name=""><text:span text:style-name="Definition">Управа района Ивано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3:29:22Z</meta:creation-date>
    <dc:date>2023-06-28T13:29:22Z</dc:date>
  </office:meta>
</office:document-meta>
</file>