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number text:level="1" text:style-name="Numbering_20_Symbols" style:num-format="1" text:start-value="1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2">
      <text:list-level-style-number text:level="1" text:style-name="Numbering_20_Symbols" style:num-format="1" text:start-value="2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3">
      <text:list-level-style-number text:level="1" text:style-name="Numbering_20_Symbols" style:num-format="1" text:start-value="3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4">
      <text:list-level-style-number text:level="1" text:style-name="Numbering_20_Symbols" style:num-format="1" text:start-value="4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5">
      <text:list-level-style-number text:level="1" text:style-name="Numbering_20_Symbols" style:num-format="1" text:start-value="5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6">
      <text:list-level-style-number text:level="1" text:style-name="Numbering_20_Symbols" style:num-format="1" text:start-value="6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7">
      <text:list-level-style-number text:level="1" text:style-name="Numbering_20_Symbols" style:num-format="1" text:start-value="7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8">
      <text:list-level-style-number text:level="1" text:style-name="Numbering_20_Symbols" style:num-format="1" text:start-value="8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9">
      <text:list-level-style-number text:level="1" text:style-name="Numbering_20_Symbols" style:num-format="1" text:start-value="9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10">
      <text:list-level-style-number text:level="1" text:style-name="Numbering_20_Symbols" style:num-format="1" text:start-value="10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11">
      <text:list-level-style-number text:level="1" text:style-name="Numbering_20_Symbols" style:num-format="1" text:start-value="11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12">
      <text:list-level-style-number text:level="1" text:style-name="Numbering_20_Symbols" style:num-format="1" text:start-value="12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13">
      <text:list-level-style-number text:level="1" text:style-name="Numbering_20_Symbols" style:num-format="1" text:start-value="13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14">
      <text:list-level-style-number text:level="1" text:style-name="Numbering_20_Symbols" style:num-format="1" text:start-value="14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15">
      <text:list-level-style-number text:level="1" text:style-name="Numbering_20_Symbols" style:num-format="1" text:start-value="15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16">
      <text:list-level-style-number text:level="1" text:style-name="Numbering_20_Symbols" style:num-format="1" text:start-value="16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17">
      <text:list-level-style-number text:level="1" text:style-name="Numbering_20_Symbols" style:num-format="1" text:start-value="17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18">
      <text:list-level-style-number text:level="1" text:style-name="Numbering_20_Symbols" style:num-format="1" text:start-value="18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19">
      <text:list-level-style-number text:level="1" text:style-name="Numbering_20_Symbols" style:num-format="1" text:start-value="19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20">
      <text:list-level-style-number text:level="1" text:style-name="Numbering_20_Symbols" style:num-format="1" text:start-value="20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21">
      <text:list-level-style-number text:level="1" text:style-name="Numbering_20_Symbols" style:num-format="1" text:start-value="21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22">
      <text:list-level-style-number text:level="1" text:style-name="Numbering_20_Symbols" style:num-format="1" text:start-value="22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23">
      <text:list-level-style-number text:level="1" text:style-name="Numbering_20_Symbols" style:num-format="1" text:start-value="23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24">
      <text:list-level-style-number text:level="1" text:style-name="Numbering_20_Symbols" style:num-format="1" text:start-value="24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25">
      <text:list-level-style-number text:level="1" text:style-name="Numbering_20_Symbols" style:num-format="1" text:start-value="25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26">
      <text:list-level-style-number text:level="1" text:style-name="Numbering_20_Symbols" style:num-format="1" text:start-value="26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T3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4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  <style:style style:name="P2" style:family="paragraph" style:parent-style-name="Text_20_body" style:list-style-name="L2">
      <style:paragraph-properties fo:margin-top="0in" fo:margin-bottom="0in"/>
    </style:style>
    <style:style style:name="P3" style:family="paragraph" style:parent-style-name="Text_20_body" style:list-style-name="L3">
      <style:paragraph-properties fo:margin-top="0in" fo:margin-bottom="0in"/>
    </style:style>
    <style:style style:name="P4" style:family="paragraph" style:parent-style-name="Text_20_body" style:list-style-name="L4">
      <style:paragraph-properties fo:margin-top="0in" fo:margin-bottom="0in"/>
    </style:style>
    <style:style style:name="P5" style:family="paragraph" style:parent-style-name="Text_20_body" style:list-style-name="L5">
      <style:paragraph-properties fo:margin-top="0in" fo:margin-bottom="0in"/>
    </style:style>
    <style:style style:name="P6" style:family="paragraph" style:parent-style-name="Text_20_body" style:list-style-name="L6">
      <style:paragraph-properties fo:margin-top="0in" fo:margin-bottom="0in"/>
    </style:style>
    <style:style style:name="P7" style:family="paragraph" style:parent-style-name="Text_20_body" style:list-style-name="L7">
      <style:paragraph-properties fo:margin-top="0in" fo:margin-bottom="0in"/>
    </style:style>
    <style:style style:name="P8" style:family="paragraph" style:parent-style-name="Text_20_body" style:list-style-name="L8">
      <style:paragraph-properties fo:margin-top="0in" fo:margin-bottom="0in"/>
    </style:style>
    <style:style style:name="P9" style:family="paragraph" style:parent-style-name="Text_20_body" style:list-style-name="L9">
      <style:paragraph-properties fo:margin-top="0in" fo:margin-bottom="0in"/>
    </style:style>
    <style:style style:name="P10" style:family="paragraph" style:parent-style-name="Text_20_body" style:list-style-name="L10">
      <style:paragraph-properties fo:margin-top="0in" fo:margin-bottom="0in"/>
    </style:style>
    <style:style style:name="P11" style:family="paragraph" style:parent-style-name="Text_20_body" style:list-style-name="L11">
      <style:paragraph-properties fo:margin-top="0in" fo:margin-bottom="0in"/>
    </style:style>
    <style:style style:name="P12" style:family="paragraph" style:parent-style-name="Text_20_body" style:list-style-name="L12">
      <style:paragraph-properties fo:margin-top="0in" fo:margin-bottom="0in"/>
    </style:style>
    <style:style style:name="P13" style:family="paragraph" style:parent-style-name="Text_20_body" style:list-style-name="L13">
      <style:paragraph-properties fo:margin-top="0in" fo:margin-bottom="0in"/>
    </style:style>
    <style:style style:name="P14" style:family="paragraph" style:parent-style-name="Text_20_body" style:list-style-name="L14">
      <style:paragraph-properties fo:margin-top="0in" fo:margin-bottom="0in"/>
    </style:style>
    <style:style style:name="P15" style:family="paragraph" style:parent-style-name="Text_20_body" style:list-style-name="L15">
      <style:paragraph-properties fo:margin-top="0in" fo:margin-bottom="0in"/>
    </style:style>
    <style:style style:name="P16" style:family="paragraph" style:parent-style-name="Text_20_body" style:list-style-name="L16">
      <style:paragraph-properties fo:margin-top="0in" fo:margin-bottom="0in"/>
    </style:style>
    <style:style style:name="P17" style:family="paragraph" style:parent-style-name="Text_20_body" style:list-style-name="L17">
      <style:paragraph-properties fo:margin-top="0in" fo:margin-bottom="0in"/>
    </style:style>
    <style:style style:name="P18" style:family="paragraph" style:parent-style-name="Text_20_body" style:list-style-name="L18">
      <style:paragraph-properties fo:margin-top="0in" fo:margin-bottom="0in"/>
    </style:style>
    <style:style style:name="P19" style:family="paragraph" style:parent-style-name="Text_20_body" style:list-style-name="L19">
      <style:paragraph-properties fo:margin-top="0in" fo:margin-bottom="0in"/>
    </style:style>
    <style:style style:name="P20" style:family="paragraph" style:parent-style-name="Text_20_body" style:list-style-name="L20">
      <style:paragraph-properties fo:margin-top="0in" fo:margin-bottom="0in"/>
    </style:style>
    <style:style style:name="P21" style:family="paragraph" style:parent-style-name="Text_20_body" style:list-style-name="L21">
      <style:paragraph-properties fo:margin-top="0in" fo:margin-bottom="0in"/>
    </style:style>
    <style:style style:name="P22" style:family="paragraph" style:parent-style-name="Text_20_body" style:list-style-name="L22">
      <style:paragraph-properties fo:margin-top="0in" fo:margin-bottom="0in"/>
    </style:style>
    <style:style style:name="P23" style:family="paragraph" style:parent-style-name="Text_20_body" style:list-style-name="L23">
      <style:paragraph-properties fo:margin-top="0in" fo:margin-bottom="0in"/>
    </style:style>
    <style:style style:name="P24" style:family="paragraph" style:parent-style-name="Text_20_body" style:list-style-name="L24">
      <style:paragraph-properties fo:margin-top="0in" fo:margin-bottom="0in"/>
    </style:style>
    <style:style style:name="P25" style:family="paragraph" style:parent-style-name="Text_20_body" style:list-style-name="L25">
      <style:paragraph-properties fo:margin-top="0in" fo:margin-bottom="0in"/>
    </style:style>
    <style:style style:name="P26" style:family="paragraph" style:parent-style-name="Text_20_body" style:list-style-name="L26">
      <style:paragraph-properties fo:margin-top="0in" fo:margin-bottom="0in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3107*"/>
    </style:style>
    <style:style style:name="Table1.B" style:family="table-column">
      <style:table-column-properties style:rel-column-width="13107*"/>
    </style:style>
    <style:style style:name="Table1.C" style:family="table-column">
      <style:table-column-properties style:rel-column-width="13107*"/>
    </style:style>
    <style:style style:name="Table1.D" style:family="table-column">
      <style:table-column-properties style:rel-column-width="13107*"/>
    </style:style>
    <style:style style:name="Table1.E" style:family="table-column">
      <style:table-column-properties style:rel-column-width="13107*"/>
    </style:style>
  </office:automatic-styles>
  <office:body>
    <office:text>
      <text:h text:style-name="Heading_20_3" text:outline-level="3"><text:bookmark-start text:name="перечень-типовых-вопросовответов-по-организации-и-проведению-детской-оздоровительной-кампании-2015-года"/>Перечень типовых вопросов/ответов по организации и проведению детской оздоровительной кампании 2015 года<text:bookmark-end text:name="перечень-типовых-вопросовответов-по-организации-и-проведению-детской-оздоровительной-кампании-2015-года"/></text:h>
      <text:p text:style-name="First_20_paragraph">24.03.2015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>
          <table:table-cell table:style-name="TableRowCell" office:value-type="string" table:number-columns-spanned="2">
            <text:p text:style-name="Table_20_Contents">№ <text:span text:style-name="T1">п/п</text:span></text:p>
          </table:table-cell>
          <table:table-cell table:style-name="TableRowCell" office:value-type="string" table:number-columns-spanned="2">
            <text:p text:style-name="Table_20_Contents"><text:span text:style-name="T1">Наименование вопроса</text:span></text:p>
          </table:table-cell>
          <table:table-cell table:style-name="TableRowCell" office:value-type="string">
            <text:p text:style-name="Table_20_Contents"><text:span text:style-name="T1">Ответ</text:span></text:p>
          </table:table-cell>
        </table:table-row>
        <table:table-row>
          <table:table-cell table:style-name="TableRowCell" office:value-type="string" table:number-columns-spanned="2">
            <text:list text:style-name="L1">
              <text:list-item>
                <text:p text:style-name="P1"><text:line-break/></text:p>
              </text:list-item>
            </text:list>
          </table:table-cell>
          <table:table-cell table:style-name="TableRowCell" office:value-type="string" table:number-columns-spanned="2">
            <text:p text:style-name="Table_20_Contents"><text:span text:style-name="T1">Кто может получить бесплатную путевку?</text:span></text:p>
          </table:table-cell>
          <table:table-cell table:style-name="TableRowCell" office:value-type="string">
            <text:p text:style-name="Table_20_Contents">- дети из малообеспеченных семей;</text:p>
            <text:p text:style-name="Table_20_Contents">- дети-сироты;</text:p>
            <text:p text:style-name="Table_20_Contents">- дети, оставшиеся без попечения родителей;</text:p>
            <text:p text:style-name="Table_20_Contents">- дети - жертвы вооруженных и межнациональных конфликтов, экологических и техногенных катастроф, стихийных бедствий;</text:p>
            <text:p text:style-name="Table_20_Contents">- дети из семей беженцев и вынужденных переселенцев;</text:p>
            <text:p text:style-name="Table_20_Contents">- дети, пострадавшие в результате террористических актов;</text:p>
            <text:p text:style-name="Table_20_Contents">- дети, состоящие на учете в комиссиях по делам несовершеннолетних и защите их прав;</text:p>
            <text:p text:style-name="Table_20_Contents">- дети, жизнедеятельность которых объективно нарушена в результате сложившихся обстоятельств в семье, вызванных утратой имущества вследствие ограбления, пожара, затопления, разрушения или утраты жилища;</text:p>
            <text:p text:style-name="Table_20_Contents">- дети - инвалиды;</text:p>
            <text:p text:style-name="Table_20_Contents">- дети из семей, в которых оба или один из родителей являются инвалидами;</text:p>
            <text:p text:style-name="Table_20_Contents">- дети из семей лиц, погибших или получивших ранения при исполнении служебного долга.</text:p>
          </table:table-cell>
        </table:table-row>
        <table:table-row>
          <table:table-cell table:style-name="TableRowCell" office:value-type="string" table:number-columns-spanned="2">
            <text:list text:style-name="L2">
              <text:list-item>
                <text:p text:style-name="P2"><text:line-break/></text:p>
              </text:list-item>
            </text:list>
          </table:table-cell>
          <table:table-cell table:style-name="TableRowCell" office:value-type="string" table:number-columns-spanned="2">
            <text:p text:style-name="Table_20_Contents"><text:span text:style-name="T1">Кто может получить путевку с частичной оплатой стоимости родителями?</text:span></text:p>
          </table:table-cell>
          <table:table-cell table:style-name="TableRowCell" office:value-type="string">
            <text:p text:style-name="Table_20_Contents">- дети-лауреаты детских международных, федеральных, городских конкурсов;</text:p>
            <text:p text:style-name="Table_20_Contents">- дети-участники детских коллективов различной направленности, созданных в учреждениях, находящихся в ведении органов исполнительной власти города Москвы;</text:p>
            <text:p text:style-name="Table_20_Contents">- дети-члены детских общественных объединений.</text:p>
          </table:table-cell>
        </table:table-row>
        <table:table-row>
          <table:table-cell table:style-name="TableRowCell" office:value-type="string" table:number-columns-spanned="2">
            <text:list text:style-name="L3">
              <text:list-item>
                <text:p text:style-name="P3"><text:line-break/></text:p>
              </text:list-item>
            </text:list>
          </table:table-cell>
          <table:table-cell table:style-name="TableRowCell" office:value-type="string" table:number-columns-spanned="2">
            <text:p text:style-name="Table_20_Contents"><text:span text:style-name="T1">Кто может получить компенсацию частичной стоимости самостоятельно приобретенной путевки?</text:span></text:p>
          </table:table-cell>
          <table:table-cell table:style-name="TableRowCell" office:value-type="string">
            <text:p text:style-name="Table_20_Contents"><text:span text:style-name="T1">-</text:span> жители города Москвы, являющиеся получателями ежемесячного пособия на ребенка в соответствии с Законом города Москвы от 3 ноября 2004 г. № 67 «О ежемесячном пособии на ребенка» <text:span text:style-name="T1">в размере</text:span> <text:span text:style-name="T1">50 %</text:span> стоимости самостоятельно приобретенной путевки, но не более 5 тыс. руб.</text:p>
            <text:p text:style-name="Table_20_Contents">- дети-сироты и дети, оставшиеся без попечения родителей, воспитывающиеся <text:span text:style-name="T1">в приемных или патронатных семьях, принявших на воспитание троих и более детей, оставшихся без попечения родителей</text:span>, одному приемному родителю или патронатному воспитателю, сопровождающему на отдых и оздоровление троих детей, оставшихся без попечения родителей и принятых на воспитание в семью, обоим приемным родителям или патронатным воспитателям, сопровождающим на отдых и оздоровление четверых и более детей, оставшихся без попечения родителей и принятых на воспитание в семью <text:span text:style-name="T1">в размере</text:span> <text:span text:style-name="T1">100%</text:span> стоимости каждой самостоятельно приобретенной путевки и проезда каждого лица, но не свыше трехкратной величины прожиточного минимума на душу населения, установленного Правительством Москвы на день подачи соответствующего заявления.</text:p>
            <text:p text:style-name="Table_20_Contents"><text:line-break/></text:p>
          </table:table-cell>
        </table:table-row>
        <table:table-row>
          <table:table-cell table:style-name="TableRowCell" office:value-type="string" table:number-columns-spanned="2">
            <text:list text:style-name="L4">
              <text:list-item>
                <text:p text:style-name="P4"><text:line-break/></text:p>
              </text:list-item>
            </text:list>
          </table:table-cell>
          <table:table-cell table:style-name="TableRowCell" office:value-type="string" table:number-columns-spanned="2">
            <text:p text:style-name="Table_20_Contents"><text:span text:style-name="T1">Какие виды выездного отдыха и оздоровления для детей льготных категорий предусмотрены в этом году?</text:span></text:p>
          </table:table-cell>
          <table:table-cell table:style-name="TableRowCell" office:value-type="string">
            <text:p text:style-name="Table_20_Contents">1. Для детей льготных категорий в возрасте <text:span text:style-name="T1">от 7-ми до 15-ти лет включительно</text:span>, <text:span text:style-name="T2">за исключением детей-инвалидов, которым предусмотрен совместный отдых и оздоровление в сопровождении родителя</text:span>, <text:span text:style-name="T3">индивидуальный отдых и оздоровление в детских оздоровительных лагерях.</text:span></text:p>
            <text:p text:style-name="Table_20_Contents">2. Для детей из малообеспеченных семей в возрасте <text:span text:style-name="T1">от 3-х до 7-ми лет включительно</text:span> в сопровождении родителя (законного представителя) и обоим родителям (законным представителям) в случае сопровождения на отдых четырех и более детей; детей-инвалидов в возрасте <text:span text:style-name="T1">от 4-х до 16-ти лет включительно;</text:span> детей в возрасте <text:span text:style-name="T1">от 3-х до 17-ти лет включительно</text:span>, переданные в <text:span text:style-name="T1">приемную семью</text:span>, на <text:span text:style-name="T1">патронатное воспитание</text:span>, в сопровождении приемного родителя или патронатного воспитателя <text:span text:style-name="T3">совместный отдых в сопровождении законного представителя (родителя) в организации отдыха и оздоровления семейного типа.</text:span></text:p>
          </table:table-cell>
        </table:table-row>
        <table:table-row>
          <table:table-cell table:style-name="TableRowCell" office:value-type="string">
            <text:list text:style-name="L5">
              <text:list-item>
                <text:p text:style-name="P5"><text:line-break/></text:p>
              </text:list-item>
            </text:list>
          </table:table-cell>
          <table:table-cell table:style-name="TableRowCell" office:value-type="string" table:number-columns-spanned="2">
            <text:p text:style-name="Table_20_Contents"><text:span text:style-name="T1">Можно ли получить несколько путевок в течение одного года?</text:span></text:p>
          </table:table-cell>
          <table:table-cell table:style-name="TableRowCell" office:value-type="string" table:number-columns-spanned="2">
            <text:p text:style-name="Table_20_Contents"><text:span text:style-name="T1">Нет.</text:span></text:p>
            <text:p text:style-name="Table_20_Contents"><text:span text:style-name="T1">Исключения:</text:span></text:p>
            <text:p text:style-name="Table_20_Contents">1. Дети-сироты и дети, оставшиеся без попечения родителей, переданные в приемную семью, на патронатное воспитание, могут получить путевку в детские оздоровительные лагеря <text:span text:style-name="T1">один раз в год</text:span> и в сопровождении приемного родителя или патронатного воспитателя в организацию отдыха и оздоровления семейного типа <text:span text:style-name="T1">один раз в два года</text:span>.</text:p>
            <text:p text:style-name="Table_20_Contents">2. <text:span text:style-name="T1">Два раза в год</text:span>, если ребенок льготной категории является лауреатом детских международных, федеральных, городских конкурсов, участником детских коллективов различной направленности, созданных в учреждениях, находящихся в ведении органов исполнительной власти города Москвы, членом детских общественных объединений льготной.</text:p>
          </table:table-cell>
        </table:table-row>
        <table:table-row>
          <table:table-cell table:style-name="TableRowCell" office:value-type="string">
            <text:list text:style-name="L6">
              <text:list-item>
                <text:p text:style-name="P6"><text:line-break/></text:p>
              </text:list-item>
            </text:list>
          </table:table-cell>
          <table:table-cell table:style-name="TableRowCell" office:value-type="string" table:number-columns-spanned="2">
            <text:p text:style-name="Table_20_Contents"><text:span text:style-name="T1">Есть ли льготные путевки на отдых за границу?</text:span></text:p>
          </table:table-cell>
          <table:table-cell table:style-name="TableRowCell" office:value-type="string" table:number-columns-spanned="2">
            <text:p text:style-name="Table_20_Contents">В 2015 году отдых и оздоровление детей будет организован только в оздоровительных организациях, расположенных на территории Российской Федерации и Республики Абхазия.</text:p>
            <text:p text:style-name="Table_20_Contents"><text:line-break/></text:p>
          </table:table-cell>
        </table:table-row>
        <table:table-row>
          <table:table-cell table:style-name="TableRowCell" office:value-type="string">
            <text:list text:style-name="L7">
              <text:list-item>
                <text:p text:style-name="P7"><text:line-break/></text:p>
              </text:list-item>
            </text:list>
          </table:table-cell>
          <table:table-cell table:style-name="TableRowCell" office:value-type="string" table:number-columns-spanned="2">
            <text:p text:style-name="Table_20_Contents"><text:span text:style-name="T1">Куда будут предоставляться путевки?</text:span></text:p>
          </table:table-cell>
          <table:table-cell table:style-name="TableRowCell" office:value-type="string" table:number-columns-spanned="2">
            <text:p text:style-name="Table_20_Contents">Черноморское и Азовское побережья Крыма;</text:p>
            <text:p text:style-name="Table_20_Contents">Черноморское и Азовское побережья Краснодарского края;</text:p>
            <text:p text:style-name="Table_20_Contents">Черноморское побережье Абхазии;</text:p>
            <text:p text:style-name="Table_20_Contents">Средняя полоса России;</text:p>
            <text:p text:style-name="Table_20_Contents">Московская область, Москва;</text:p>
            <text:p text:style-name="Table_20_Contents">Кавказские минеральные воды.</text:p>
          </table:table-cell>
        </table:table-row>
        <table:table-row>
          <table:table-cell table:style-name="TableRowCell" office:value-type="string">
            <text:list text:style-name="L8">
              <text:list-item>
                <text:p text:style-name="P8"><text:line-break/></text:p>
              </text:list-item>
            </text:list>
          </table:table-cell>
          <table:table-cell table:style-name="TableRowCell" office:value-type="string" table:number-columns-spanned="2">
            <text:p text:style-name="Table_20_Contents"><text:span text:style-name="T1">Когда будут размещены путевки на отдых и оздоровление на лето 2015 года?</text:span></text:p>
          </table:table-cell>
          <table:table-cell table:style-name="TableRowCell" office:value-type="string" table:number-columns-spanned="2">
            <text:p text:style-name="Table_20_Contents"><text:span text:style-name="T1">25 апреля 2015 года в 10 час. 00 мин.</text:span></text:p>
          </table:table-cell>
        </table:table-row>
        <table:table-row>
          <table:table-cell table:style-name="TableRowCell" office:value-type="string">
            <text:list text:style-name="L9">
              <text:list-item>
                <text:p text:style-name="P9"><text:line-break/></text:p>
              </text:list-item>
            </text:list>
          </table:table-cell>
          <table:table-cell table:style-name="TableRowCell" office:value-type="string" table:number-columns-spanned="2">
            <text:p text:style-name="Table_20_Contents"><text:span text:style-name="T1">Как (если возможно) происходит замена лица,</text:span> <text:span text:style-name="T1">когда заявка на Портале оформлена на того, кто поехать не может?</text:span></text:p>
          </table:table-cell>
          <table:table-cell table:style-name="TableRowCell" office:value-type="string" table:number-columns-spanned="2">
            <text:p text:style-name="Table_20_Contents">Замена детей не предусмотрена. Возможна только замена сопровождающего, если это совместный отдых в сопровождении законного представителя, только по уважительной причине (заболевание, травма сопровождающего его лица, карантин родителя, смерть близкого родственника), подтвержденной документально.</text:p>
          </table:table-cell>
        </table:table-row>
        <table:table-row>
          <table:table-cell table:style-name="TableRowCell" office:value-type="string" table:number-columns-spanned="2">
            <text:list text:style-name="L10">
              <text:list-item>
                <text:p text:style-name="P10"><text:line-break/></text:p>
              </text:list-item>
            </text:list>
          </table:table-cell>
          <table:table-cell table:style-name="TableRowCell" office:value-type="string" table:number-columns-spanned="2">
            <text:p text:style-name="Table_20_Contents"><text:span text:style-name="T1">Какие документы подтверждают полномочия законного представителя?</text:span></text:p>
          </table:table-cell>
          <table:table-cell table:style-name="TableRowCell" office:value-type="string">
            <text:p text:style-name="Table_20_Contents"><text:span text:style-name="T3">Законное представительство</text:span> - это представление родителями интересов своих несовершеннолетних детей.</text:p>
            <text:p text:style-name="Table_20_Contents"><text:line-break/></text:p>
            <text:p text:style-name="Table_20_Contents">Если на отдых и оздоровление ребенка сопровождает:</text:p>
            <text:p text:style-name="Table_20_Contents">- <text:span text:style-name="T1">родитель,</text:span> то документом, подтверждающим полномочия законного представителя является паспорт родителя и свидетельство о рождении ребенка.</text:p>
            <text:p text:style-name="Table_20_Contents">- <text:span text:style-name="T1">опекун</text:span>, то документом, подтверждающим полномочия законных представителей, является Удостоверение опекуна, выданное на основании распоряжения муниципалитета.</text:p>
            <text:p text:style-name="Table_20_Contents">- <text:span text:style-name="T1">усыновитель,</text:span> то документом, подтверждающим полномочия законного представителя является паспорт родителя и свидетельство о рождении ребенка.</text:p>
            <text:p text:style-name="Table_20_Contents"><text:span text:style-name="T1">- попечитель/приемный родитель,</text:span> то документом является удостоверение о передаче ребенка на воспитание в приемную семью, выданное органами опеки и попечительства.</text:p>
            <text:p text:style-name="Table_20_Contents"><text:span text:style-name="T1">- патронатный воспитатель</text:span></text:p>
          </table:table-cell>
        </table:table-row>
        <table:table-row>
          <table:table-cell table:style-name="TableRowCell" office:value-type="string" table:number-columns-spanned="2">
            <text:list text:style-name="L11">
              <text:list-item>
                <text:p text:style-name="P11"><text:line-break/></text:p>
              </text:list-item>
            </text:list>
          </table:table-cell>
          <table:table-cell table:style-name="TableRowCell" office:value-type="string" table:number-columns-spanned="2">
            <text:p text:style-name="Table_20_Contents"><text:span text:style-name="T1">Нет возможности подать самостоятельно заявление на Портале. Как быть?</text:span></text:p>
          </table:table-cell>
          <table:table-cell table:style-name="TableRowCell" office:value-type="string">
            <text:p text:style-name="Table_20_Contents">Заявление можно подать при личном обращении на бумажном носителе в Государственное автономное учреждение культуры города Москвы «Московское агентство организации отдыха и туризма» (ГАУК «Мосгортур»).</text:p>
            <text:p text:style-name="Table_20_Contents"><text:span text:style-name="T1">Обращаем внимание: подача заявления в ГАУК «Мосгортур» не дает 100 % гарантии в предоставлении путевки.</text:span></text:p>
          </table:table-cell>
        </table:table-row>
        <table:table-row>
          <table:table-cell table:style-name="TableRowCell" office:value-type="string" table:number-columns-spanned="2">
            <text:list text:style-name="L12">
              <text:list-item>
                <text:p text:style-name="P12"><text:line-break/></text:p>
              </text:list-item>
            </text:list>
          </table:table-cell>
          <table:table-cell table:style-name="TableRowCell" office:value-type="string" table:number-columns-spanned="2">
            <text:p text:style-name="Table_20_Contents"><text:span text:style-name="T1">Что такое Сертификат?</text:span></text:p>
          </table:table-cell>
          <table:table-cell table:style-name="TableRowCell" office:value-type="string">
            <text:p text:style-name="Table_20_Contents">Сертификат (путевка) - документ подтверждающий участие ребенка в детской оздоровительной кампании и носящий информационный характер.</text:p>
          </table:table-cell>
        </table:table-row>
        <table:table-row>
          <table:table-cell table:style-name="TableRowCell" office:value-type="string" table:number-columns-spanned="2">
            <text:list text:style-name="L13">
              <text:list-item>
                <text:p text:style-name="P13"><text:line-break/></text:p>
              </text:list-item>
            </text:list>
          </table:table-cell>
          <table:table-cell table:style-name="TableRowCell" office:value-type="string" table:number-columns-spanned="2">
            <text:p text:style-name="Table_20_Contents"><text:span text:style-name="T1">Мне не дали Сертификат? (не посадят в автобус, поезд).</text:span></text:p>
          </table:table-cell>
          <table:table-cell table:style-name="TableRowCell" office:value-type="string">
            <text:p text:style-name="Table_20_Contents">Информация о ребенке выгружается из информационной и на отправке происходит сверка списков. Основанием для отправки является наличие его в списках и документ подтверждающий личность.</text:p>
          </table:table-cell>
        </table:table-row>
        <table:table-row>
          <table:table-cell table:style-name="TableRowCell" office:value-type="string" table:number-columns-spanned="2">
            <text:list text:style-name="L14">
              <text:list-item>
                <text:p text:style-name="P14"><text:line-break/></text:p>
              </text:list-item>
            </text:list>
          </table:table-cell>
          <table:table-cell table:style-name="TableRowCell" office:value-type="string" table:number-columns-spanned="2">
            <text:p text:style-name="Table_20_Contents"><text:span text:style-name="T1">Можно ли доставить детей в лагерь самостоятельно?</text:span></text:p>
            <text:p text:style-name="Table_20_Contents"><text:line-break/></text:p>
          </table:table-cell>
          <table:table-cell table:style-name="TableRowCell" office:value-type="string">
            <text:p text:style-name="Table_20_Contents">Да, но для этого Вам необходимо сообщить данные ребенка в ГАУК «Мосгортур» в срок не позднее 3-х дней с даты начала заезда организованной группы привезти ребенка самостоятельно в оздоровительную организацию.</text:p>
          </table:table-cell>
        </table:table-row>
        <table:table-row>
          <table:table-cell table:style-name="TableRowCell" office:value-type="string" table:number-columns-spanned="2">
            <text:list text:style-name="L15">
              <text:list-item>
                <text:p text:style-name="P15"><text:line-break/></text:p>
              </text:list-item>
            </text:list>
          </table:table-cell>
          <table:table-cell table:style-name="TableRowCell" office:value-type="string" table:number-columns-spanned="2">
            <text:p text:style-name="Table_20_Contents"><text:span text:style-name="T1">Где получить Сертификат?</text:span></text:p>
          </table:table-cell>
          <table:table-cell table:style-name="TableRowCell" office:value-type="string">
            <text:p text:style-name="Table_20_Contents">Сертификат (путевка) для отдыха и оздоровления направляется в электронной форме в «личный кабинет» заявителя на Портале либо по его желанию выдается на бумажном носителе в ГАУК «Мосгортур».</text:p>
          </table:table-cell>
        </table:table-row>
        <table:table-row>
          <table:table-cell table:style-name="TableRowCell" office:value-type="string" table:number-columns-spanned="2">
            <text:list text:style-name="L16">
              <text:list-item>
                <text:p text:style-name="P16"><text:line-break/></text:p>
              </text:list-item>
            </text:list>
          </table:table-cell>
          <table:table-cell table:style-name="TableRowCell" office:value-type="string" table:number-columns-spanned="2">
            <text:p text:style-name="Table_20_Contents"><text:span text:style-name="T1">Можно ли, чтобы отчим / друг семьи / другая семья забрали ребенка с вокзала, из аэропорта?</text:span></text:p>
          </table:table-cell>
          <table:table-cell table:style-name="TableRowCell" office:value-type="string">
            <text:p text:style-name="Table_20_Contents">Забрать ребенка по возвращению из лагеря может только родитель (законный представитель) или лицо, имеющее соответствующую доверенность на право представлять интересы родителя.</text:p>
          </table:table-cell>
        </table:table-row>
        <table:table-row>
          <table:table-cell table:style-name="TableRowCell" office:value-type="string" table:number-columns-spanned="2">
            <text:list text:style-name="L17">
              <text:list-item>
                <text:p text:style-name="P17"><text:line-break/></text:p>
              </text:list-item>
            </text:list>
          </table:table-cell>
          <table:table-cell table:style-name="TableRowCell" office:value-type="string" table:number-columns-spanned="2">
            <text:p text:style-name="Table_20_Contents"><text:span text:style-name="T1">При заезде в оздоровительную организацию отсутствие документа с прививками ребенка будет являться отказом для поездки ребенка в лагерь?</text:span></text:p>
          </table:table-cell>
          <table:table-cell table:style-name="TableRowCell" office:value-type="string">
            <text:p text:style-name="Table_20_Contents">Родители имеют право НЕ делать ребенку прививки. При заезде в лагерь необходимо представить документ об отказе от прививок.</text:p>
          </table:table-cell>
        </table:table-row>
        <table:table-row>
          <table:table-cell table:style-name="TableRowCell" office:value-type="string" table:number-columns-spanned="2">
            <text:list text:style-name="L18">
              <text:list-item>
                <text:p text:style-name="P18"><text:line-break/></text:p>
              </text:list-item>
            </text:list>
          </table:table-cell>
          <table:table-cell table:style-name="TableRowCell" office:value-type="string" table:number-columns-spanned="2">
            <text:p text:style-name="Table_20_Contents"><text:span text:style-name="T1">Распределение по отрядам</text:span></text:p>
          </table:table-cell>
          <table:table-cell table:style-name="TableRowCell" office:value-type="string">
            <text:p text:style-name="Table_20_Contents">Распределение детей по отрядам осуществляется по возрасту и полу.</text:p>
          </table:table-cell>
        </table:table-row>
        <table:table-row>
          <table:table-cell table:style-name="TableRowCell" office:value-type="string" table:number-columns-spanned="2">
            <text:list text:style-name="L19">
              <text:list-item>
                <text:p text:style-name="P19"><text:line-break/></text:p>
              </text:list-item>
            </text:list>
          </table:table-cell>
          <table:table-cell table:style-name="TableRowCell" office:value-type="string" table:number-columns-spanned="2">
            <text:p text:style-name="Table_20_Contents"><text:span text:style-name="T1">Получить путёвки в детские оздоровительные лагеря могут только жители Москвы или других регионов также?</text:span></text:p>
          </table:table-cell>
          <table:table-cell table:style-name="TableRowCell" office:value-type="string">
            <text:p text:style-name="Table_20_Contents">Сертификат (путевка) предоставляется детям - жителям города Москвы, имеющим постоянную регистрацию в городе Москве, независимо от места рождения ребенка и детям-сиротам и детям, оставшимся без попечения родителей, переданным на воспитание в приемную семью, на патронатное воспитание и проживающим на территории опекуна или патронатного воспитателя.</text:p>
          </table:table-cell>
        </table:table-row>
        <table:table-row>
          <table:table-cell table:style-name="TableRowCell" office:value-type="string" table:number-columns-spanned="2">
            <text:list text:style-name="L20">
              <text:list-item>
                <text:p text:style-name="P20"><text:line-break/></text:p>
              </text:list-item>
            </text:list>
          </table:table-cell>
          <table:table-cell table:style-name="TableRowCell" office:value-type="string" table:number-columns-spanned="2">
            <text:p text:style-name="Table_20_Contents"><text:span text:style-name="T1">Где получить информацию об условиях пребывания в лагере, программе смены, необходимых вещах и т.д.?</text:span></text:p>
          </table:table-cell>
          <table:table-cell table:style-name="TableRowCell" office:value-type="string">
            <text:p text:style-name="Table_20_Contents">Описание условий проживания и прочее указаны в информации, которая размещена на Портале государственных и муниципальных услуг (функций) города Москвы по каждой оздоровительной организации, а также на сайте Департамента культуры города Москвы и ГАУК «Мосгортур». Информация будет доступна 1 апреля 2015 года.</text:p>
          </table:table-cell>
        </table:table-row>
        <table:table-row>
          <table:table-cell table:style-name="TableRowCell" office:value-type="string" table:number-columns-spanned="2">
            <text:list text:style-name="L21">
              <text:list-item>
                <text:p text:style-name="P21"><text:line-break/></text:p>
              </text:list-item>
            </text:list>
          </table:table-cell>
          <table:table-cell table:style-name="TableRowCell" office:value-type="string" table:number-columns-spanned="2">
            <text:p text:style-name="Table_20_Contents"><text:span text:style-name="T1">Поездка сорвалась по причине болезни ребенка. Что делать?</text:span></text:p>
          </table:table-cell>
          <table:table-cell table:style-name="TableRowCell" office:value-type="string">
            <text:p text:style-name="Table_20_Contents">Для отказа от Сертификата (путевки) <text:span text:style-name="T1">не позднее, чем за 5 рабочих дней до дня заезда</text:span> <text:span text:style-name="T1">в учреждение (организацию) отдыха и</text:span> <text:span text:style-name="T1">оздоровления</text:span> заявителю необходимо предоставить в Департамент культуры города Москвы оригиналы следующих документов:</text:p>
            <text:p text:style-name="Table_20_Contents">заявление на отказ от Сертификата (путевки);</text:p>
            <text:p text:style-name="Table_20_Contents">документ, удостоверяющий личность заявителя;</text:p>
            <text:p text:style-name="Table_20_Contents">справку о болезни ребенка или сопровождающего.</text:p>
            <text:p text:style-name="Table_20_Contents"><text:line-break/></text:p>
            <text:p text:style-name="Table_20_Contents">Аннулирование Сертификата (путевки) осуществляется сотрудником Департамента культуры города Москвы в день представления документов, при условии своевременного представления заявителем полного пакета должным образом оформленных документов, в противном случае услуга считается оказанной.</text:p>
          </table:table-cell>
        </table:table-row>
        <table:table-row>
          <table:table-cell table:style-name="TableRowCell" office:value-type="string" table:number-columns-spanned="2">
            <text:list text:style-name="L22">
              <text:list-item>
                <text:p text:style-name="P22"><text:line-break/></text:p>
              </text:list-item>
            </text:list>
          </table:table-cell>
          <table:table-cell table:style-name="TableRowCell" office:value-type="string" table:number-columns-spanned="2">
            <text:p text:style-name="Table_20_Contents"><text:span text:style-name="T1">Может ли семья поехать на совместный отдых, если ребенок прописан в Москве, а родитель в Московской области или в другом городе России?</text:span></text:p>
          </table:table-cell>
          <table:table-cell table:style-name="TableRowCell" office:value-type="string">
            <text:p text:style-name="Table_20_Contents">Да, может. Регистрация законного представителя значения не имеет.</text:p>
          </table:table-cell>
        </table:table-row>
        <table:table-row>
          <table:table-cell table:style-name="TableRowCell" office:value-type="string" table:number-columns-spanned="2">
            <text:list text:style-name="L23">
              <text:list-item>
                <text:p text:style-name="P23"><text:line-break/></text:p>
              </text:list-item>
            </text:list>
          </table:table-cell>
          <table:table-cell table:style-name="TableRowCell" office:value-type="string" table:number-columns-spanned="2">
            <text:p text:style-name="Table_20_Contents"><text:span text:style-name="T1">Где можно приобрести дополнительную путевку на отдых и оздоровление при совместном отдыхе для другого члена семьи?</text:span></text:p>
          </table:table-cell>
          <table:table-cell table:style-name="TableRowCell" office:value-type="string">
            <text:p text:style-name="Table_20_Contents">Да, возможно. Для приобретения дополнительной путевки (для другого родственника) необходимо связаться с коммерческим отделом ГАУК «Мосгортур» по телефону (8-499-795-13-10).</text:p>
          </table:table-cell>
        </table:table-row>
        <table:table-row>
          <table:table-cell table:style-name="TableRowCell" office:value-type="string" table:number-columns-spanned="2">
            <text:list text:style-name="L24">
              <text:list-item>
                <text:p text:style-name="P24"><text:line-break/></text:p>
              </text:list-item>
            </text:list>
          </table:table-cell>
          <table:table-cell table:style-name="TableRowCell" office:value-type="string" table:number-columns-spanned="2">
            <text:p text:style-name="Table_20_Contents"><text:span text:style-name="T1">Возможно ли, чтобы на отдых и оздоровление ребенка сопровождал другой близкий родственник, не являющийся законным представителем?</text:span></text:p>
          </table:table-cell>
          <table:table-cell table:style-name="TableRowCell" office:value-type="string">
            <text:p text:style-name="Table_20_Contents">В соответствии с постановлением Правительства Москвы от 15 февраля 2011 г. № 29-ПП «Об организации отдыха и оздоровления детей города Москвы в 2011 году и последующие годы» на совместный отдых ребенка может сопровождать <text:span text:style-name="T3">только законный представитель.</text:span></text:p>
          </table:table-cell>
        </table:table-row>
        <table:table-row>
          <table:table-cell table:style-name="TableRowCell" office:value-type="string" table:number-columns-spanned="2">
            <text:list text:style-name="L25">
              <text:list-item>
                <text:p text:style-name="P25"><text:line-break/></text:p>
              </text:list-item>
            </text:list>
          </table:table-cell>
          <table:table-cell table:style-name="TableRowCell" office:value-type="string" table:number-columns-spanned="2">
            <text:p text:style-name="Table_20_Contents"><text:span text:style-name="T1">Будет ли в 2015 году организована зимняя детская оздоровительная кампания?</text:span></text:p>
          </table:table-cell>
          <table:table-cell table:style-name="TableRowCell" office:value-type="string">
            <text:p text:style-name="Table_20_Contents">Учитывая, что основными целями отдыха и оздоровления детей является укрепление здоровья и профилактика заболеваний, в 2015 году детская оздоровительная кампания будет организована в период летних и теплых весенних и осенних месяцев. Все путевки будут размещены в свободном доступе на Портале государственных и муниципальных услуг (функций) 25 апреля 2015 года.</text:p>
          </table:table-cell>
        </table:table-row>
        <table:table-row>
          <table:table-cell table:style-name="TableRowCell" office:value-type="string" table:number-columns-spanned="2">
            <text:list text:style-name="L26">
              <text:list-item>
                <text:p text:style-name="P26"><text:line-break/></text:p>
              </text:list-item>
            </text:list>
          </table:table-cell>
          <table:table-cell table:style-name="TableRowCell" office:value-type="string" table:number-columns-spanned="2">
            <text:p text:style-name="Table_20_Contents"><text:span text:style-name="T1">Возраст ребенка определяется на день заезда или период нахождения в оздоровительной организации?</text:span></text:p>
          </table:table-cell>
          <table:table-cell table:style-name="TableRowCell" office:value-type="string">
            <text:p text:style-name="Table_20_Contents">Возраста детей определяется на день заезда в организацию отдыха и оздоровления.</text:p>
          </table:table-cell>
        </table:table-row>
        <table:table-row>
          <table:table-cell table:style-name="TableRowCell" office:value-type="string" table:number-columns-spanned="5">
            <text:p text:style-name="Table_20_Contents"><text:span text:style-name="T1">Прочее</text:span></text:p>
          </table:table-cell>
        </table:table-row>
        <table:table-row>
          <table:table-cell table:style-name="TableRowCell" office:value-type="string" table:number-columns-spanned="2">
            <text:p text:style-name="Table_20_Contents"><text:span text:style-name="T1">1.</text:span></text:p>
          </table:table-cell>
          <table:table-cell table:style-name="TableRowCell" office:value-type="string" table:number-columns-spanned="2">
            <text:p text:style-name="Table_20_Contents"><text:span text:style-name="T1">Правовое регулирование:</text:span></text:p>
          </table:table-cell>
          <table:table-cell table:style-name="TableRowCell" office:value-type="string">
            <text:p text:style-name="Table_20_Contents">Федеральный закон от 24.07.1998 № 124-ФЗ «Об основных гарантиях прав ребенка в Российской Федерации»;</text:p>
            <text:p text:style-name="Table_20_Contents">Закон города Москвы от от 14.04.2010 N 12 «Об организации опеки, попечительства и патронажа в городе Москве»;</text:p>
            <text:p text:style-name="Table_20_Contents">Постановление Правительства Москвы от 23.07.2013 № 484-ПП «Об утверждении положения о Департаменте культуры города Москвы»;</text:p>
            <text:p text:style-name="Table_20_Contents">Постановление Правительства Москвы от 15.02.2011 № 29-ПП «Об организации отдыха и оздоровления детей города Москвы в 2011 году и последующие годы».</text:p>
          </table:table-cell>
        </table:table-row>
        <table:table-row>
          <table:table-cell table:style-name="TableRowCell" office:value-type="string" table:number-columns-spanned="2">
            <text:p text:style-name="Table_20_Contents"><text:span text:style-name="T1">2.</text:span></text:p>
          </table:table-cell>
          <table:table-cell table:style-name="TableRowCell" office:value-type="string" table:number-columns-spanned="2">
            <text:p text:style-name="Table_20_Contents"><text:span text:style-name="T1">Возрастные особенности:</text:span></text:p>
          </table:table-cell>
          <table:table-cell table:style-name="TableRowCell" office:value-type="string">
            <text:p text:style-name="Table_20_Contents">Дети распределяются в отряд по возрасту (одному году рождения) и по полу, для того чтобы дети жили в комнате из одного отряда.</text:p>
            <text:p text:style-name="Table_20_Contents">Максимальная разница в возрасте между братьями-сестрами, и друзьями, стремящихся попасть в один отряд – 1 год! (если разница в возрасте составляет один год и более, одному из детей становится некомфортно в отряде с более старшими или младшими детьми).</text:p>
            <text:p text:style-name="Table_20_Contents"><text:line-break/></text:p>
          </table:table-cell>
        </table:table-row>
        <table:table-row>
          <table:table-cell table:style-name="TableRowCell" office:value-type="string" table:number-columns-spanned="2">
            <text:p text:style-name="Table_20_Contents"><text:span text:style-name="T1">3.</text:span></text:p>
          </table:table-cell>
          <table:table-cell table:style-name="TableRowCell" office:value-type="string" table:number-columns-spanned="2">
            <text:p text:style-name="Table_20_Contents"><text:span text:style-name="T1">Размещение и правила пребывания:</text:span></text:p>
            <text:p text:style-name="Table_20_Contents"><text:line-break/></text:p>
          </table:table-cell>
          <table:table-cell table:style-name="TableRowCell" office:value-type="string">
            <text:p text:style-name="Table_20_Contents">Размещение в номерном фонде ограничено, поэтому пожелания родителей по совместному проживанию детей в одной комнате не всегда могут быть реализованы;</text:p>
            <text:p text:style-name="Table_20_Contents">Одноклассники или друзья могут попасть в один отряд, если родители заранее обратятся в <text:span text:style-name="T4">ГАУК «Мосгортур» (8-499-241-31-16)</text:span> с заявлением.</text:p>
            <text:p text:style-name="Table_20_Contents"><text:line-break/></text:p>
          </table:table-cell>
        </table:table-row>
        <table:table-row>
          <table:table-cell table:style-name="TableRowCell" office:value-type="string" table:number-columns-spanned="2">
            <text:p text:style-name="Table_20_Contents"><text:span text:style-name="T1">4.</text:span></text:p>
          </table:table-cell>
          <table:table-cell table:style-name="TableRowCell" office:value-type="string" table:number-columns-spanned="2">
            <text:p text:style-name="Table_20_Contents"><text:span text:style-name="T1">Организация родительского собрания:</text:span></text:p>
            <text:p text:style-name="Table_20_Contents"><text:line-break/></text:p>
          </table:table-cell>
          <table:table-cell table:style-name="TableRowCell" office:value-type="string">
            <text:p text:style-name="Table_20_Contents">Посещение родительского собрания ОБЯЗАТЕЛЬНО.</text:p>
            <text:p text:style-name="Table_20_Contents">Каждый родитель имеет возможность познакомиться с организаторами детского отдыха, программой, требованиями к оздоровительным организациям, задать все интересующие вопросы на родительском собрании, организованным перед отправлением детей в лагерь.</text:p>
            <text:p text:style-name="Table_20_Contents">Информация о проведении родительских собраний размещается на официальном сайте ГАУК «Мосгортур» <text:a xlink:type="simple" xlink:href="https://docviewer.yandex.ru/r.xml?sk=9c1b0100eb23052076e865a643e54e38&amp;url=http%3A%2F%2Fmosgortur.ru%2F" office:name=""><text:span text:style-name="Definition">http://mosgortur.ru/.</text:span></text:a></text:p>
          </table:table-cell>
        </table:table-row>
        <table:table-row>
          <table:table-cell table:style-name="TableRowCell" office:value-type="string" table:number-columns-spanned="2">
            <text:p text:style-name="Table_20_Contents"><text:span text:style-name="T1">5.</text:span></text:p>
          </table:table-cell>
          <table:table-cell table:style-name="TableRowCell" office:value-type="string" table:number-columns-spanned="2">
            <text:p text:style-name="Table_20_Contents"><text:span text:style-name="T1">Контактная информация:</text:span></text:p>
            <text:p text:style-name="Table_20_Contents"><text:line-break/></text:p>
          </table:table-cell>
          <table:table-cell table:style-name="TableRowCell" office:value-type="string">
            <text:p text:style-name="Table_20_Contents">Каждый родитель имеет возможность связаться по телефону с представителем ГАУК «Мосгортур», находящимся на лагерной смене и получить информацию о своём ребёнке при предоставлении информации паспортных данных и в определенные часы. Информация о времени связи с представителем ГАУК «Мосгортур» будет размещена на сайте.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ivanovskoe.mos.ru/sotsialnaya_sfera/detail/1654812.html" office:name=""><text:span text:style-name="Definition">http://ivanovskoe.mos.ru/sotsialnaya_sfera/detail/1654812.html</text:span></text:a></text:p>
      <text:p text:style-name="Text_20_body"><text:a xlink:type="simple" xlink:href="http://ivanovskoe.mos.ru" office:name=""><text:span text:style-name="Definition">Управа района Ивано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3T00:50:55Z</meta:creation-date>
    <dc:date>2023-05-13T00:50:55Z</dc:date>
  </office:meta>
</office:document-meta>
</file>