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организации-в-2016-году-выездного-отдыха-и-оздоровления-детей-льготных-категорий"/>Порядок организации в 2016 году выездного отдыха и оздоровления детей льготных категорий<text:bookmark-end text:name="порядок-организации-в-2016-году-выездного-отдыха-и-оздоровления-детей-льготных-категорий"/></text:h>
      <text:p text:style-name="First_20_paragraph">20.03.2016</text:p>
      <text:p text:style-name="Text_20_body">1. Порядок организации в 2016 году выездного отдыха и оздоровления детей льготных категорий, имеющих место жительства в городе Москве (далее - Порядок), определяет сроки и последовательность действий по приему и рассмотрению заявлений, поданных родителями (законными представителями) детей на предоставление путевок на отдых и оздоровление детей льготных категорий.</text:p>
      <text:p text:style-name="Text_20_body">2. Настоящий Порядок разработан в соответствии с постановлением Правительства Москвы от 15 февраля 2011г. № 29-ПП "Об организации отдыха и оздоровления детей, имеющих место жительства в городе Москве, в 2011 году и последующие годы" и распространяется на лиц из числа детей-сирот и детей, оставшихся без попечения родителей, в возрасте от 18 до 23 лет (включительно), обучающихся по образовательным программам среднего профессионального образования или образовательным программам высшего образования по очной форме обучения.</text:p>
      <text:p text:style-name="Text_20_body">3. Порядок распространяется на следующих детей и иных лиц льготных категорий, имеющих место жительства в городе Москве:</text:p>
      <text:p text:style-name="Text_20_body">3.1. Дети-сироты и дети, оставшиеся без попечения родителей, находящиеся под опекой, попечительством, в том числе в приемной или патронатной семье.</text:p>
      <text:p text:style-name="Text_20_body">3.2. Дети-инвалиды.</text:p>
      <text:p text:style-name="Text_20_body">3.3. Дети, пострадавшие в результате террористических актов.</text:p>
      <text:p text:style-name="Text_20_body">3.4. Дети из семей беженцев и вынужденных переселенцев.</text:p>
      <text:p text:style-name="Text_20_body">3.5. Дети-жертвы вооруженных и межнациональных конфликтов; экологических и техногенных катастроф, стихийных бедствий.</text:p>
      <text:p text:style-name="Text_20_body">3.6. Дети из семей лиц, погибших или получивших увечья (ранения, травмы, контузии) при исполнении ими обязанностей военной службы или служебных обязанностей.</text:p>
      <text:p text:style-name="Text_20_body">3.7. Дети, состоящие на учете в комиссиях по делам несовершеннолетних и защите их прав.</text:p>
      <text:p text:style-name="Text_20_body">3.8. Дети, жизнедеятельность которых объективно нарушена в результате сложившихся обстоятельств в семье, вызванных утратой имущества вследствие ограбления, пожара, затопления, разрушения или утраты жилища.</text:p>
      <text:p text:style-name="Text_20_body">3.9. Дети из малообеспеченных семей.</text:p>
      <text:p text:style-name="Text_20_body">3.10. Дети из семей, в которых оба или один из родителей являются инвалидами.</text:p>
      <text:p text:style-name="Text_20_body">3.11. Лица из числа детей-сирот и детей, оставшихся без попечения родителей, в возрасте от 18 до 23 лет (включительно), обучающихся по образовательным программам среднего профессионального образования или образовательным программам высшего образования по очной форме обучения.</text:p>
      <text:p text:style-name="Text_20_body">4. Путевки на отдых и оздоровление предоставляются при условии отсутствия следующих обстоятельств:</text:p>
      <text:p text:style-name="Text_20_body">4.1. Привлечение отдыхающих и сопровождающих лиц в прошедшем и (или) текущем календарном году к ответственности в связи с нарушениями законодательства в период их отдыха и оздоровления.</text:p>
      <text:p text:style-name="Text_20_body">4.2. Нарушение отдыхающими и сопровождающими лицами в прошедшем и (или) текущем календарном году правил перевозок пассажиров, правил отдыха и оздоровления, правил пребывания в организациях отдыха и оздоровления в период отдыха и оздоровления, размещенных на Портале государственных и муниципальных услуг (функций) города Москвы (далее - Портал) и сайте Государственного автономного учреждения культуры города Москвы "Московское агентство организации отдыха и туризма" (далее - ГАУК "Мосгортур").</text:p>
      <text:p text:style-name="Text_20_body">4.3. Неосуществление без уважительных причин отдыха и оздоровления на основании путевки на отдых и оздоровление, выданной в прошедшем и (или) текущем календарном году.</text:p>
      <text:p text:style-name="Text_20_body">К уважительным причинам относятся подтвержденные соответствующими документами:</text:p>
      <text:p text:style-name="Text_20_body">а) заболевание, травма ребенка, лица его сопровождающего;</text:p>
      <text:p text:style-name="Text_20_body">б) необходимость осуществления лицом, сопровождающим ребенка, ухода за больным членом семьи;</text:p>
      <text:p text:style-name="Text_20_body">в) карантин ребенка, родителя или иного законного представителя ребенка, лица, сопровождающего ребенка, близкого родственника, проживающего совместно с ребенком;</text:p>
      <text:p text:style-name="Text_20_body">г) смерть близкого родственника;</text:p>
      <text:p text:style-name="Text_20_body">д) отказ от путевки на отдых и оздоровление, предусмотренный пунктом 19 настоящего Порядка.</text:p>
      <text:p text:style-name="Text_20_body">5. Заявление на предоставление путевки на отдых и оздоровление (далее - заявление) подается в сроки, установленные приказом Департамента культуры города Москвы, при условии, что до даты заезда осталось не менее<text:line-break/>30 рабочих дней.</text:p>
      <text:p text:style-name="Text_20_body">6. Заявление подается на предоставление путевки на отдых и оздоровление из числа имеющихся в наличии путевок на отдых и оздоровление, закупленных для соответствующей категории и вида отдыха в соответствии с <text:a xlink:type="simple" xlink:href="/about/Приложение%202.docx" office:name=""><text:span text:style-name="Definition"><text:span text:style-name="T1">Приложением 2</text:span></text:span></text:a> к настоящему <text:a xlink:type="simple" xlink:href="/about/приказ%20ЛОК.rtf" office:name=""><text:span text:style-name="Definition"><text:span text:style-name="T1">Приказу</text:span></text:span></text:a>.</text:p>
      <text:p text:style-name="Text_20_body">7. Родителем (законным представителем) детей, указанных в пунктах 3.1 - 3.10 настоящего Порядка, заявление подается:</text:p>
      <text:p text:style-name="Text_20_body">7.1. Через Портал (форма заявления прилагается - <text:a xlink:type="simple" xlink:href="/about/Приложение%201.docx" office:name=""><text:span text:style-name="Definition"><text:span text:style-name="T1">Приложение 1</text:span></text:span></text:a>).</text:p>
      <text:p text:style-name="Text_20_body">Для получения индивидуального кода доступа в информационную систему Портала необходимо внести следующую информацию:</text:p>
      <text:p text:style-name="Text_20_body">а) фамилия, имя, отчество заявителя;</text:p>
      <text:p text:style-name="Text_20_body">б) страховой номер индивидуального лицевого счета застрахованного лица в системе персонифицированного учета Пенсионного фонда Российской Федерации (СНИЛС);</text:p>
      <text:p text:style-name="Text_20_body">в) адрес электронной почты;</text:p>
      <text:p text:style-name="Text_20_body">г) номер контактного телефона.</text:p>
      <text:p text:style-name="Text_20_body">В целях ускорения сроков рассмотрения заявления при его подаче через Портал заявитель вправе прикрепить электронные копии (электронные образы) документов (в формате JPEG и прочих), указанных в подпунктах "а" - "з" пункта 7.2 настоящего Порядка, по собственной инициативе.</text:p>
      <text:p text:style-name="Text_20_body">Прием заявления, его регистрация и направление уведомления о регистрации заявления с указанием сроков его рассмотрения осуществляются автоматически.</text:p>
      <text:p text:style-name="Text_20_body">7.2. На бумажном носителе при личном обращении в ГАУК "Мосгортур".</text:p>
      <text:p text:style-name="Text_20_body">Заявление при личном обращении подается через работника ГАУК "Мосгортур", который оформляет заявление в присутствии заявителя (форма заявления прилагается - приложение 1).</text:p>
      <text:p text:style-name="Text_20_body">К заявлению прилагаются следующие документы:</text:p>
      <text:p text:style-name="Text_20_body">а) документ, удостоверяющий личность заявителя;</text:p>
      <text:p text:style-name="Text_20_body">б) документ, подтверждающий полномочия заявителя как родителя (законного представителя) (по желанию заявителя);</text:p>
      <text:p text:style-name="Text_20_body">в) документ, удостоверяющий личность ребенка: свидетельство о рождении ребенка или документ, подтверждающий факт рождения и регистрации ребенка, выданный в установленном порядке (в случае рождения ребенка на территории иностранного государства), паспорт гражданина Российской Федерации (при достижении ребенком возраста 14 лет);</text:p>
      <text:p text:style-name="Text_20_body">г) документ, удостоверяющий личность ребенка, лица его сопровождающего за пределами территории Российской Федерации при выезде на отдых и оздоровление за пределы территории Российской Федерации;</text:p>
      <text:p text:style-name="Text_20_body">д) документ, подтверждающий льготную категорию ребенка (по желанию заявителя);</text:p>
      <text:p text:style-name="Text_20_body">е) документ, содержащий сведения о месте жительства ребенка в городе Москве (в случае, если в документе, удостоверяющем личность ребенка, отсутствуют сведения о его месте жительства в городе Москве, или сведения о многоквартирном доме, в котором проживает ребенок, не содержатся в Базовом регистре);</text:p>
      <text:p text:style-name="Text_20_body">ж) документ, подтверждающий полномочия сопровождающего лица как родителя (законного представителя) (для совместного отдыха и по желанию заявителя);</text:p>
      <text:p text:style-name="Text_20_body">з) согласие с правилами отдыха и оздоровления, правилами перевозок пассажиров, пребывания в организациях отдыха и оздоровления в период отдыха и оздоровления;</text:p>
      <text:p text:style-name="Text_20_body">и) соглашение об осуществлении обязанностей родителем (законным представителем) по сопровождению детей во время отдыха и оздоровления (для совместного отдыха).</text:p>
      <text:p text:style-name="Text_20_body">Прием заявления, его регистрация осуществляются в день подачи заявления в присутствии заявителя с одновременной выдачей заявителю под роспись уведомления о регистрации заявления с указанием сроков его рассмотрения.</text:p>
      <text:p text:style-name="Text_20_body">8. Лицами, указанными в пункте 3.11 настоящего Порядка, заявление подается на бумажном носителе при личном обращении в ГАУК "Мосгортур" (форма заявления прилагается - приложение 2).</text:p>
      <text:p text:style-name="Text_20_body">К заявлению прилагаются следующие документы:</text:p>
      <text:p text:style-name="Text_20_body">а) документ, удостоверяющий личность заявителя;</text:p>
      <text:p text:style-name="Text_20_body">б) документ, содержащий сведения о месте жительства заявителя в городе Москве (в случае, если в документе, удостоверяющем личность заявителя, отсутствуют сведения о его месте жительства в городе Москве, или сведения о многоквартирном доме, в котором проживает заявитель, не содержатся в Базовом регистре);</text:p>
      <text:p text:style-name="Text_20_body">в) документ, подтверждающий льготную категорию заявителя (по желанию заявителя);</text:p>
      <text:p text:style-name="Text_20_body">г) справка из образовательной организации о том, что заявитель обучается по образовательным программам среднего профессионального образования или образовательным программам высшего образования по очной форме обучения;</text:p>
      <text:p text:style-name="Text_20_body">д) согласие с правилами отдыха и оздоровления, правилами перевозок пассажиров, пребывания в организациях отдыха и оздоровления в период отдыха и оздоровления.</text:p>
      <text:p text:style-name="Text_20_body">Прием заявления, его регистрация осуществляются в день подачи заявления в присутствии заявителя с одновременной выдачей заявителю под роспись уведомления о регистрации заявления с указанием сроков его рассмотрения.</text:p>
      <text:p text:style-name="Text_20_body">9. Прием заявлений на бумажном носителе при личном обращении в ГАУК "Мосгортур", предусмотренных пунктами 7.2, 13, 19 настоящего Порядка, осуществляется по адресу: г. Москва, переулок Огородная слобода, д. 9, стр. 1, с 8:00 до 20:00 (ежедневно).</text:p>
      <text:p text:style-name="Text_20_body">10. Заявитель несет ответственность за достоверность представленных документов и сведений.</text:p>
      <text:p text:style-name="Text_20_body">11. Рассмотрение заявления и выдача путевки на отдых и оздоровление осуществляется ГАУК "Мосгортур" в порядке очередности подачи заявлений, исходя из даты и времени подачи.</text:p>
      <text:p text:style-name="Text_20_body">12. Заявление рассматривается ГАУК "Мосгортур" в срок не более 15 рабочих дней с даты регистрации заявления, указанной в уведомлении.</text:p>
      <text:p text:style-name="Text_20_body">13. Заявитель вправе отказаться от поданного им заявления, в случае если со дня его подачи истекло не более 5 рабочих дней и путевка на отдых и оздоровление не предоставлена. Такой отказ оформляется путем подачи заявления на бумажном носителе при личном обращении в ГАУК "Мосгортур" (форма заявления прилагается - приложение 3).</text:p>
      <text:p text:style-name="Text_20_body">Заявление об отказе рассматривается работником ГАУК "Мосгортур" в день его подачи в присутствии заявителя.</text:p>
      <text:p text:style-name="Text_20_body">По итогам рассмотрения заявления направляется уведомление о прекращении рассмотрения заявления в "личный кабинет" заявителя на Портале (при наличии) и выдается заявителю под роспись на бумажном носителе в день его обращения.</text:p>
      <text:p text:style-name="Text_20_body">14. В целях предоставления путевки на отдых и оздоровление используются документы и сведения, получаемые работником ГАУК "Мосгортур" в процессе:</text:p>
      <text:p text:style-name="Text_20_body">14.1. Доступа к сведениям Базового регистра и сведениям органов записи актов гражданского состояния.</text:p>
      <text:p text:style-name="Text_20_body">14.2. Межведомственного информационного взаимодействия с:</text:p>
      <text:p text:style-name="Text_20_body">14.2.1. Департаментом труда и социальной защиты населения города Москвы.</text:p>
      <text:p text:style-name="Text_20_body">14.2.2. Департаментом здравоохранения города Москвы.</text:p>
      <text:p text:style-name="Text_20_body">14.2.3. Комиссиями по делам несовершеннолетних и защите их прав районов города Москвы.</text:p>
      <text:p text:style-name="Text_20_body">14.2.4. Управлением Федеральной миграционной службы города Москвы.</text:p>
      <text:p text:style-name="Text_20_body">14.2.5. Управлением Федеральной службы безопасности города<text:line-break/>Москвы.</text:p>
      <text:p text:style-name="Text_20_body">14.2.6. Главным управлением Министерства Российской Федерации по делам гражданской обороны, чрезвычайным ситуациям и ликвидации последствий стихийных бедствий города Москвы.</text:p>
      <text:p text:style-name="Text_20_body">14.2.7. Главным управлением Министерства внутренних дел города Москвы и др.</text:p>
      <text:p text:style-name="Text_20_body">15. В случае выявления несоответствий сведений, указанных в заявлении, сведениям, указанным в электронных копиях (электронных образах) документов работником ГАУК "Мосгортур" используются сведения, указанные в электронных копиях (электронных образах) документов, прикрепленных к заявлению.</text:p>
      <text:p text:style-name="Text_20_body">В случае выявления несоответствий сведений, указанных в заявлении, и отсутствия электронных копий (электронных образов) документов ГАУК "Мосгортур" направляет заявителю уведомление в его "личный кабинет" на Портале в срок не позднее 5 рабочих дней со дня регистрации заявления. В уведомлении сообщается о необходимости личной явки и представления в ГАУК "Мосгортур" оригиналов документов, указанных в подпунктах "а" - "и" пункта 7.2 настоящего Порядка, подтверждающих сведения, указанные в заявлении, в срок не позднее 5 рабочих дней со дня получения такого уведомления.</text:p>
      <text:p text:style-name="Text_20_body">16. Результатом рассмотрения заявления являются:</text:p>
      <text:p text:style-name="Text_20_body">16.1. Путевка на отдых и оздоровление.</text:p>
      <text:p text:style-name="Text_20_body">16.2. Отказ в предоставлении путевки на отдых и оздоровление.</text:p>
      <text:p text:style-name="Text_20_body">17. Основаниями отказа в предоставлении путевки на отдых<text:line-break/>и оздоровление являются:</text:p>
      <text:p text:style-name="Text_20_body">17.1. Отсутствие подтверждения льготной категории, указанной в пункте 3 настоящего Порядка.</text:p>
      <text:p text:style-name="Text_20_body">17.2. Наличие в отношении одного и того же ребенка, лица его сопровождающего, сведений в автоматизированной информационной системе "Детский отдых" (далее - АИС "Отдых") о предоставлении путевки в иную организацию отдыха в то же время, что и указано в заявлении.</text:p>
      <text:p text:style-name="Text_20_body">17.3. Наличие в отношении одного и того же ребенка в течение одного периода, определяемого со дня первого заезда в организации отдыха и оздоровления в период весенних школьных каникул текущего календарного года до последнего дня выезда последнего заезда в период зимних школьных каникул следующего календарного года, сведений в АИС "Отдых" о предоставлении путевки на отдых и оздоровление или выплате компенсации за самостоятельно приобретенную путевку.</text:p>
      <text:p text:style-name="Text_20_body">17.4. Непредставление заявителем, в соответствии с пунктом 15 настоящего Порядка, оригиналов документов, подтверждающих сведения, указанные в заявлении, и в установленный срок.</text:p>
      <text:p text:style-name="Text_20_body">17.5. Несоответствие представленных заявителем документов, установленным требованиям, либо представление заявителем противоречивых или недостоверных сведений, либо представленные документы утратили силу в случае, если в документах указан срок их действия или срок их действия установлен действующим законодательством.</text:p>
      <text:p text:style-name="Text_20_body">17.6. Непредставление заявителем при подаче заявления в соответствии с пунктом 7.2 настоящего Порядка документов, указанных в подпунктах "а", "в", "е", "з", "и" пункта 7.2 настоящего Порядка.</text:p>
      <text:p text:style-name="Text_20_body">17.7. Наличие обстоятельств, указанных в пункте 4 настоящего Порядка.</text:p>
      <text:p text:style-name="Text_20_body">18. В случае подачи заявления:</text:p>
      <text:p text:style-name="Text_20_body">18.1. Через Портал - результат рассмотрения заявления, указанный в пункте 16 настоящего Порядка, направляется в "личный кабинет" заявителя на Портале в день принятия решения, а также по желанию заявителя может быть выдан ему на бумажном носителе в день его личного обращения в ГАУК"Мосгортур".</text:p>
      <text:p text:style-name="Text_20_body">18.2. На бумажном носителе - результат рассмотрения заявления, указанный в пункте 16 настоящего Порядка, выдается заявителю в срок, указанный в уведомлении о регистрации заявления, в день его личного обращения в ГАУК "Мосгортур", а также по желанию заявителя, указанному в заявлении, направляется на адрес электронной почты, указанный в заявлении, в течение 3 рабочих дней после принятия решения.</text:p>
      <text:p text:style-name="Text_20_body">19. Заявитель вправе отказаться от путевки на отдых и оздоровление, выданной в соответствии с настоящим Порядком, в случае если до даты заезда в организацию отдыха и оздоровления осталось не менее 35 рабочих дней. Такой отказ от путевки на отдых и оздоровление оформляется путем подачи заявления на бумажном носителе при личном обращении в ГАУК "Мосгортур" (форма заявления прилагается - приложение 4).</text:p>
      <text:p text:style-name="Text_20_body">Заявление об отказе рассматривается работником ГАУК "Мосгортур" в день его подачи в присутствии заявителя.</text:p>
      <text:p text:style-name="Text_20_body">По итогам рассмотрения заявления выдается заявителю под роспись уведомление об аннулировании путевки на отдых и оздоровление на бумажном носителе в день обращения заявителя.</text:p>
      <text:p text:style-name="Text_20_body">20. Передача путевки на отдых и оздоровление, выданной в соответствии с настоящим Порядком, лицам, которые не указаны в путевке на отдых и оздоровление, не допускается.</text:p>
      <text:p text:style-name="Text_20_body">21. Внесение изменений в путевку на отдых и оздоровление, выданную в соответствии с настоящим Порядком, не допускаетс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ivanovskoe.mos.ru/sotsialnaya_sfera/detail/2624734.html" office:name=""><text:span text:style-name="Definition">http://ivanovskoe.mos.ru/sotsialnaya_sfera/detail/2624734.html</text:span></text:a></text:p>
      <text:p text:style-name="Text_20_body"><text:a xlink:type="simple" xlink:href="http://ivanovskoe.mos.ru" office:name=""><text:span text:style-name="Definition">Управа района Ивано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6:33:25Z</meta:creation-date>
    <dc:date>2023-06-28T16:33:25Z</dc:date>
  </office:meta>
</office:document-meta>
</file>