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предоставления-услуг-отдыха-и-оздоровления-детям-льготных-категорий-в-2019-году"/>Порядок предоставления услуг отдыха и оздоровления детям льготных категорий в 2019 году<text:bookmark-end text:name="порядок-предоставления-услуг-отдыха-и-оздоровления-детям-льготных-категорий-в-2019-году"/></text:h>
      <text:p text:style-name="First_20_paragraph">26.10.2018</text:p>
      <text:p text:style-name="Text_20_body">Прием заявлений на предоставление в 2019 году услуг отдыха и оздоровления, в том числе сертификатов на получение выплаты на самостоятельную организацию отдыха и оздоровления (I этап заявочной кампании) будет осуществляться <text:span text:style-name="T1">с 10:00 часов 2 ноября до 23:59 часов 10 декабря 2018 г.</text:span></text:p>
      <text:p text:style-name="Text_20_body">Традиционно ранний старт заявочной кампании позволяет наиболее адресно удовлетворить потребности в организации безопасного и комфортного детского отдыха, своевременно спланировать отдых и оздоровление детей.</text:p>
      <text:p text:style-name="Text_20_body">Возможность выбора конкретных организаций отдыха или сертификата на получение выплаты на самостоятельную организацию отдыха и оздоровления (II этап заявочной кампании) будет доступна <text:span text:style-name="T1">с 7 по 21 февраля 2019 г.</text:span></text:p>
      <text:p text:style-name="Text_20_body">Родители или иные законные представители ребенка льготной категории, имеющего место жительства в городе Москве,<text:line-break/>могут подать заявление на предоставление услуг отдыха и оздоровления:</text:p>
      <text:p text:style-name="Text_20_body">· через Портал государственных и муниципальных услуг (функций) города Москвы <text:a xlink:type="simple" xlink:href="https://www.mos.ru" office:name=""><text:span text:style-name="Definition"><text:span text:style-name="T1">https://mos.ru</text:span></text:span></text:a> (Портал Мэра);</text:p>
      <text:p text:style-name="Text_20_body">· при личном обращении в ГАУК "МОСГОРТУР" по адресу: переулок Огородная Слобода, д. 9, стр. 1, ежедневно с 8:00 до 20:00 (по предварительной электронной записи через Портал Мэра <text:a xlink:type="simple" xlink:href="https://www.mos.ru" office:name=""><text:span text:style-name="Definition"><text:span text:style-name="T1">https://mos.ru</text:span></text:span></text:a>).</text:p>
      <text:p text:style-name="Text_20_body"><text:span text:style-name="T1">Внимание!</text:span></text:p>
      <text:p text:style-name="Text_20_body">Выбор конкретных организаций отдыха или сертификата на получение выплаты на самостоятельную организацию отдыха и оздоровления возможен только при условии своевременного участия в I этапе заявочной кампании.</text:p>
      <text:p text:style-name="Text_20_body">Сертификат на получение выплаты на самостоятельную организацию отдыха и оздоровления предоставляется только получателям ежемесячного пособия на ребенка в соответствии с Законом города Москвы от 3 ноября 2004 г. № 67 "О ежемесячном пособии на ребенка".</text:p>
      <text:p text:style-name="Text_20_body">С подробной информацией о порядке организации отдыха и оздоровления детей льготных категорий, имеющих место жительства в городе Москве, можно ознакомиться на Портале Мэра <text:a xlink:type="simple" xlink:href="https://www.mos.ru/authority/documents/doc/36039220/" office:name=""><text:span text:style-name="Definition"><text:span text:style-name="T1">https://www.mos.ru/authority/documents/doc/36039220/</text:span></text:span></text:a> (<text:span text:style-name="T1">постановление Правительства Москвы от 22 февраля 2017 г. № 56-ПП "Об организации отдыха и оздоровления детей, находящихся в трудной жизненной ситуации"</text:span> (в редакции постановлений Правительства Москвы от 20 октября 2017 г. № 787-ПП, от 18 октября 2018 г. № 1287-ПП)).<text:line-break/></text:p>
      <text:p text:style-name="Text_20_body"><text:a xlink:type="simple" xlink:href="https://novokosino.mos.ru/presscenter/newspaper-novokosino/the-newspaper-pdf/(1)Этапы%20ЗК%202019.pdf" office:name=""><text:span text:style-name="Definition"><text:span text:style-name="T1">Этапы заявочной кампании</text:span></text:span></text:a></text:p>
      <text:p text:style-name="Text_20_body"/>
      <text:p text:style-name="Text_20_body"><text:a xlink:type="simple" xlink:href="/downloads/Перечень%20документов.pdf" office:name=""><text:span text:style-name="Definition"><text:span text:style-name="T1">Перечень документов, необходимых для подачи заявления</text:span></text:span></text:a></text:p>
      <text:p text:style-name="Text_20_body"><text:a xlink:type="simple" xlink:href="https://novokosino.mos.ru/presscenter/newspaper-novokosino/the-newspaper-pdf/(4)Региона%20отдыха(1).pdf" office:name=""><text:span text:style-name="Definition"><text:span text:style-name="T1">Регионы отдыха</text:span></text:span></text:a><text:line-break/></text:p>
      <text:p text:style-name="Text_20_body"><text:a xlink:type="simple" xlink:href="/downloads/Перечень%20льготных%20категорий.pdf" office:name=""><text:span text:style-name="Definition"><text:span text:style-name="T1">Перечень льготных категорий, имеющих возможность получения бесплатной путёвки для отдыха и оздоровления</text:span></text:span></text:a></text:p>
      <text:p text:style-name="Text_20_body"><text:a xlink:type="simple" xlink:href="/downloads/Виды%20ограничений.pdf" office:name=""><text:span text:style-name="Definition"><text:span text:style-name="T1">Виды ограничений, доступные для выбора родителями (законными представителями) детей-инвалидов и детей с ограниченными возможностями здоровья при подаче заявления</text:span></text:span></text:a></text:p>
      <text:p text:style-name="Text_20_body"><text:a xlink:type="simple" xlink:href="/downloads/ИТОГ_ЧАВО%20ЗК-2019.pdf" office:name=""><text:span text:style-name="Definition"><text:span text:style-name="T1">Часто задаваемые вопросы о порядке предоставления услуг отдыха и оздоровления в 2019 году</text:span></text:span></text:a></text:p>
      <text:p text:style-name="Text_20_body"><text:line-break/></text:p>
      <text:p text:style-name="Text_20_body">Адрес страницы: <text:a xlink:type="simple" xlink:href="http://ivanovskoe.mos.ru/sotsialnaya_sfera/detail/7660057.html" office:name=""><text:span text:style-name="Definition">http://ivanovskoe.mos.ru/sotsialnaya_sfera/detail/7660057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33:44Z</meta:creation-date>
    <dc:date>2023-06-28T16:33:44Z</dc:date>
  </office:meta>
</office:document-meta>
</file>